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комплекс-с-бассейном-на-3-ей-мытищинской-достроят-в-этом-году"/>Спорткомплекс с бассейном на 3-ей Мытищинской достроят в этом году<text:bookmark-end text:name="спорткомплекс-с-бассейном-на-3-ей-мытищинской-достроят-в-этом-году"/></text:h>
      <text:p text:style-name="First_20_paragraph">10.07.2023</text:p>
      <text:p text:style-name="Text_20_body"><text:span text:style-name="T1">Физкультурно-оздоровительный комплекс с бассейном для школы-интерната № 1 возведут в этом году по адресу: 3-я Мытищинская улица, владение 5, строение 1. Об этом сегодня сообщили на официальном сайте мэра Москвы.</text:span></text:p>
      <text:p text:style-name="Text_20_body">«В настоящее время ведутся монолитные работы надземной части здания. В этом году мы планируем завершить основные строительные работы», — сообщил руководитель Департамента строительства Москвы Рафик Загрутдинов.</text:p>
      <text:p text:style-name="Text_20_body">В комплексе разместится бассейн для оздоровительного плавания, универсальный игровой и тренажерный залы. Также обустроят зимний сад и соляную пещеру. Между спорткомплексом и зданием школы оборудуют теплый переход.</text:p>
      <text:p text:style-name="Text_20_body">В спортивном комплексе планируют проводить соревнования между учащимися школ города. В это время здание поделят на две функциональные зоны — для посетителей и для спортсменов, каждая из которых имеет отдельный вход и лестницу.</text:p>
      <text:p text:style-name="Text_20_body"><text:line-break/></text:p>
      <text:p text:style-name="Text_20_body">Адрес страницы: <text:a xlink:type="simple" xlink:href="http://alekseevsky.mos.ru/presscenter/news/detail/11705348.html" office:name=""><text:span text:style-name="Definition">http://alekseevsky.mos.ru/presscenter/news/detail/11705348.html</text:span></text:a></text:p>
      <text:p text:style-name="Text_20_body"><text:a xlink:type="simple" xlink:href="http://alekseevsky.mos.ru" office:name=""><text:span text:style-name="Definition">Управа Алексе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06:26:01Z</meta:creation-date>
    <dc:date>2023-07-10T06:26:01Z</dc:date>
  </office:meta>
</office:document-meta>
</file>