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3-ей-мытищинской-залатали-дорожные-ямы"/>На 3-ей Мытищинской залатали дорожные ямы<text:bookmark-end text:name="на-3-ей-мытищинской-залатали-дорожные-ямы"/></text:h>
      <text:p text:style-name="First_20_paragraph">22.09.2023</text:p>
      <text:p text:style-name="Text_20_body"><text:span text:style-name="T1">Специалисты ГБУ «Жилищник Алексеевского района» по просьбе жителей района отремонтировали асфальт по адресу: улица 3-я Мытищинская, дом 3, корпус 1. Об этом сообщили сегодня представители организации.</text:span></text:p>
      <text:p text:style-name="Text_20_body">— Наши сотрудники устранили все замечания, — прокомментировали проделанную работу в организации, — Специалисты провели работы по ремонту асфальтобетонного покрытия.</text:p>
      <text:p text:style-name="Text_20_body">Ранее жители района пожаловались на повреждение асфальта около канализационного люка.</text:p>
      <text:p text:style-name="Text_20_body">Замечание устранили.</text:p>
      <text:p text:style-name="Text_20_body">Жители Алексеевского района могут обращаться с вопросами, жалобами и предложениями по телефону редакции: 8 (499) 647-68-31.</text:p>
      <text:p text:style-name="Text_20_body"><text:line-break/></text:p>
      <text:p text:style-name="Text_20_body">Адрес страницы: <text:a xlink:type="simple" xlink:href="http://alekseevsky.mos.ru/presscenter/news/detail/11848872.html" office:name=""><text:span text:style-name="Definition">http://alekseevsky.mos.ru/presscenter/news/detail/11848872.html</text:span></text:a></text:p>
      <text:p text:style-name="Text_20_body"><text:a xlink:type="simple" xlink:href="http://alekseevsky.mos.ru" office:name=""><text:span text:style-name="Definition">Управа Алексе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17:36:06Z</meta:creation-date>
    <dc:date>2023-09-22T17:36:06Z</dc:date>
  </office:meta>
</office:document-meta>
</file>