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удии-на-3-ей-мытищинской-пенсионеры-смогут-заняться-здоровьем-спины"/>В студии на 3-ей Мытищинской пенсионеры смогут заняться здоровьем спины<text:bookmark-end text:name="в-студии-на-3-ей-мытищинской-пенсионеры-смогут-заняться-здоровьем-спины"/></text:h>
      <text:p text:style-name="First_20_paragraph">29.09.2023</text:p>
      <text:p text:style-name="Text_20_body"><text:span text:style-name="T1">В «Студии 707» на улице 3-я Мытищинская, дом 3/1, каждый четверг с 13:00 участники проекта «Московское долголетие» занимаются по направлению «Остеокинезис», что означает «здоровая спина». Об этом сегодня сообщили в пресс-службе ТЦСО «Алексеевский».</text:span></text:p>
      <text:p text:style-name="Text_20_body">«Это комплекс гимнастических упражнений с использованием вантового (ременного) тренажера, которым формируются специальные контуры натяжения-напряжения в костно-мышечной системе и позволяют создать их статическую напряженность», — уточнили в пресс-службе.</text:p>
      <text:p text:style-name="Text_20_body">Телефон для записи в ТЦСО «Алексеевский»: 8-495-870-44-44, адрес: улица Ярославская, дом 5.</text:p>
      <text:p text:style-name="Text_20_body">Категория 0+.</text:p>
      <text:p text:style-name="Text_20_body"><text:line-break/></text:p>
      <text:p text:style-name="Text_20_body">Адрес страницы: <text:a xlink:type="simple" xlink:href="http://alekseevsky.mos.ru/presscenter/news/detail/11863317.html" office:name=""><text:span text:style-name="Definition">http://alekseevsky.mos.ru/presscenter/news/detail/11863317.html</text:span></text:a></text:p>
      <text:p text:style-name="Text_20_body"><text:a xlink:type="simple" xlink:href="http://alekseevsky.mos.ru" office:name=""><text:span text:style-name="Definition">Управа Алексе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9T10:43:01Z</meta:creation-date>
    <dc:date>2023-09-29T10:43:01Z</dc:date>
  </office:meta>
</office:document-meta>
</file>