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ьница-улицы-кибальчича-отметила-вековой-юбилей"/>Жительница улицы Кибальчича отметила вековой юбилей<text:bookmark-end text:name="жительница-улицы-кибальчича-отметила-вековой-юбилей"/></text:h>
      <text:p text:style-name="First_20_paragraph">27.11.2024</text:p>
      <text:p text:style-name="Text_20_body"><text:span text:style-name="T1">27.11.2024. Участник Великой Отечественной войны Екатерина Дмитриевна Брюхова, жительница улицы Кибальчича, отпраздновала столетие. Родилась она в деревне Фроловское Клинского района Московской области. Когда началась война, район попал в оккупацию. Об этом сообщили в управе Алексеевского района.</text:span></text:p>
      <text:p text:style-name="Text_20_body"><text:line-break/>— Нас, молодых, отправили копать противотанковые рвы, однако они не смогли сдержать натиска захватчиков. Город бомбили, — вспоминает ветеран.</text:p>
      <text:p text:style-name="Text_20_body"><text:line-break/>Вместе с семьёй Катя пряталась в убежище в лесу. Отец в это время работал в Ховрине на железной дороге. Потерял связь с семьёй, но потом, к счастью, удалось воссоединиться. После освобождения Клина Екатерина поехала к тёте в Москву, окончила курсы машинописи и стенографии. В числе самых способных выпускниц её приняли машинисткой в военный штаб. Позже она получила звание ефрейтора. После войны работала в Министерстве государственной безопасности уже в звании лейтенанта, участвовала в восстановлении страны. Награждена медалью «За победу над Германией в Великой Отечественной войне 1941–1945 годов».</text:p>
      <text:p text:style-name="Text_20_body">В 1949-м Екатерина вышла замуж за фронтовика Василия Павловича. Он штурмовал Днепр, но награда очень долго искала своего обладателя — звание Героя России он получил в 2000-х, — была восстановлена историческая справедливость. С мужем вырастила дочь, есть внучка и правнучка.</text:p>
      <text:p text:style-name="Text_20_body">Екатерина Дмитриевна Брюхова живёт с семьёй в Алексеевском более 50 лет, активно участвует в жизни Совета ветеранов района. Много гуляет, любит читать, слушать музыку и ездить на дачу в любое время года.</text:p>
      <text:p text:style-name="Text_20_body"><text:line-break/></text:p>
      <text:p text:style-name="Text_20_body">Адрес страницы: <text:a xlink:type="simple" xlink:href="http://alekseevsky.mos.ru/presscenter/news/detail/12688662.html" office:name=""><text:span text:style-name="Definition">http://alekseevsky.mos.ru/presscenter/news/detail/12688662.html</text:span></text:a></text:p>
      <text:p text:style-name="Text_20_body"><text:a xlink:type="simple" xlink:href="http://alekseevsky.mos.ru" office:name=""><text:span text:style-name="Definition">Управа Алексе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7T11:17:40Z</meta:creation-date>
    <dc:date>2024-11-27T11:17:40Z</dc:date>
  </office:meta>
</office:document-meta>
</file>